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Haettenschweiler" svg:font-family="Haettenschweiler" style:font-family-generic="swiss" style:font-pitch="variable" svg:panose-1="2 11 7 6 4 9 2 6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150%"/>
    </style:style>
    <style:style style:name="T2" style:parent-style-name="預設段落字型" style:family="text">
      <style:text-properties style:font-name="Times New Roman" style:font-name-asian="標楷體" fo:color="#000000" fo:font-size="18pt" style:font-size-asian="18pt" style:font-size-complex="20pt"/>
    </style:style>
    <style:style style:name="P3" style:parent-style-name="內文" style:family="paragraph">
      <style:text-properties style:font-name="微軟正黑體" style:font-name-asian="微軟正黑體" fo:font-weight="bold" style:font-weight-asian="bold" style:font-weight-complex="bold" fo:color="#FFFFFF" fo:font-size="10pt" style:font-size-asian="10pt" style:font-size-complex="9pt"/>
    </style:style>
    <style:style style:name="T4" style:parent-style-name="預設段落字型" style:family="text">
      <style:text-properties style:font-name="Times New Roman" style:font-name-asian="標楷體" fo:color="#000000" fo:font-size="18pt" style:font-size-asian="18pt" style:font-size-complex="20pt"/>
    </style:style>
    <style:style style:name="T5" style:parent-style-name="預設段落字型" style:family="text">
      <style:text-properties style:font-name="Times New Roman" style:font-name-asian="標楷體" fo:color="#000000" fo:font-size="18pt" style:font-size-asian="18pt" style:font-size-complex="20pt" fo:background-color="#FFFF00"/>
    </style:style>
    <style:style style:name="T6" style:parent-style-name="預設段落字型" style:family="text">
      <style:text-properties style:font-name="Times New Roman" style:font-name-asian="標楷體" fo:color="#000000" fo:font-size="18pt" style:font-size-asian="18pt" style:font-size-complex="20pt" fo:background-color="#FFFF00"/>
    </style:style>
    <style:style style:name="T7" style:parent-style-name="預設段落字型" style:family="text">
      <style:text-properties style:font-name="Times New Roman" style:font-name-asian="標楷體" fo:color="#000000" fo:font-size="18pt" style:font-size-asian="18pt" style:font-size-complex="20pt" fo:background-color="#FFFF00"/>
    </style:style>
    <style:style style:name="P8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8" style:parent-style-name="內文" style:family="paragraph">
      <style:paragraph-properties fo:widows="2" fo:orphans="2" fo:text-align="center" fo:line-height="150%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20pt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1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P34" style:parent-style-name="內文" style:family="paragraph">
      <style:paragraph-properties fo:widows="2" fo:orphans="2" fo:text-align="center" fo:line-height="150%"/>
    </style:style>
    <style:style style:name="T35" style:parent-style-name="預設段落字型" style:family="text">
      <style:text-properties style:font-name="Times New Roman" style:font-name-asian="標楷體" fo:color="#000000" fo:font-size="16pt" style:font-size-asian="16pt" style:font-size-complex="24pt"/>
    </style:style>
    <style:style style:name="T3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P50" style:parent-style-name="內文" style:family="paragraph">
      <style:paragraph-properties fo:widows="2" fo:orphans="2" fo:text-align="center" fo:line-height="150%"/>
    </style:style>
    <style:style style:name="T51" style:parent-style-name="預設段落字型" style:family="text">
      <style:text-properties style:font-name="Times New Roman" style:font-name-asian="標楷體" fo:color="#000000" fo:font-size="16pt" style:font-size-asian="16pt" style:font-size-complex="22pt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20pt"/>
    </style:style>
    <style:style style:name="T53" style:parent-style-name="預設段落字型" style:family="text">
      <style:text-properties style:font-name="Times New Roman" style:font-name-asian="標楷體" fo:color="#000000" fo:font-size="16pt" style:font-size-asian="16pt" style:font-size-complex="22pt"/>
    </style:style>
    <style:style style:name="T54" style:parent-style-name="預設段落字型" style:family="text">
      <style:text-properties style:font-name="Times New Roman" style:font-name-asian="標楷體" fo:color="#000000" fo:font-size="22pt" style:font-size-asian="22pt" style:font-size-complex="22pt"/>
    </style:style>
    <style:style style:name="T55" style:parent-style-name="預設段落字型" style:family="text">
      <style:text-properties style:font-name="Times New Roman" style:font-name-asian="標楷體" fo:color="#000000" fo:font-size="16pt" style:font-size-asian="16pt" style:font-size-complex="22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P69" style:parent-style-name="內文" style:family="paragraph">
      <style:paragraph-properties style:text-autospace="none" style:snap-to-layout-grid="false" fo:text-align="center" style:vertical-align="baseline" fo:margin-top="0.625in" fo:line-height="150%" fo:margin-left="0.1256in" fo:text-indent="0.2208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79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8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81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94" style:parent-style-name="內文" style:family="paragraph">
      <style:paragraph-properties style:text-autospace="none" style:snap-to-layout-grid="false" fo:text-align="center" style:vertical-align="baseline" fo:margin-top="0.75in" fo:line-height="150%" fo:margin-left="0.1256in" fo:text-indent="0.2208in">
        <style:tab-stops/>
      </style:paragraph-properties>
    </style:style>
    <style:style style:name="T95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05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19" style:parent-style-name="內文" style:family="paragraph">
      <style:paragraph-properties style:text-autospace="none" style:snap-to-layout-grid="false" fo:text-align="center" style:vertical-align="baseline" fo:margin-top="0.75in" fo:line-height="150%" fo:margin-left="0.1256in" fo:text-indent="0.2208in">
        <style:tab-stops/>
      </style:paragraph-properties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31" style:parent-style-name="內文" style:family="paragraph">
      <style:paragraph-properties style:text-autospace="none" style:snap-to-layout-grid="false" fo:text-align="center" style:vertical-align="baseline" fo:line-height="150%" fo:text-indent="0.2208in"/>
    </style:style>
    <style:style style:name="T132" style:parent-style-name="預設段落字型" style:family="text">
      <style:text-properties style:font-name="Haettenschweiler" style:font-name-asian="新細明體" style:font-name-complex="Times New Roman" fo:color="#800080" style:letter-kerning="false" fo:font-size="16pt" style:font-size-asian="16pt" style:font-size-complex="10pt"/>
    </style:style>
    <style:style style:name="P133" style:parent-style-name="內文" style:family="paragraph">
      <style:paragraph-properties fo:line-height="0.1666in"/>
      <style:text-properties style:font-name-asian="微軟正黑體" style:font-name-complex="Times New Roman" fo:font-weight="bold" style:font-weight-asian="bold" style:font-weight-complex="bold" fo:font-size="9pt" style:font-size-asian="9pt" style:font-size-complex="9pt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47" style:parent-style-name="內文" style:family="paragraph">
      <style:paragraph-properties style:text-autospace="none" style:snap-to-layout-grid="false" fo:text-align="center" style:vertical-align="baseline" fo:margin-top="0.75in" fo:line-height="150%" fo:margin-left="0.1256in" fo:text-indent="0.2208in">
        <style:tab-stops/>
      </style:paragraph-properties>
    </style:style>
    <style:style style:name="T148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2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60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6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63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164" style:parent-style-name="預設段落字型" style:family="text">
      <style:text-properties style:font-name="Haettenschweiler" style:font-name-asian="新細明體" style:font-name-complex="Times New Roman" fo:color="#800080" style:letter-kerning="false" fo:font-size="16pt" style:font-size-asian="16pt" style:font-size-complex="10pt"/>
    </style:style>
    <style:style style:name="P165" style:parent-style-name="內文" style:family="paragraph">
      <style:paragraph-properties fo:line-height="0.1666in"/>
      <style:text-properties style:font-name-asian="微軟正黑體" style:font-name-complex="Times New Roman" fo:font-weight="bold" style:font-weight-asian="bold" style:font-weight-complex="bold" fo:font-size="9pt" style:font-size-asian="9pt" style:font-size-complex="9pt"/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472c4" draw:opacity="100%" draw:stroke="solid" svg:stroke-width="0.01042in" svg:stroke-color="#172c51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ed7d31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389in solid #ed7d31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4.77986in" svg:y="-1.09792in" svg:width="2.41181in" svg:height="1.12639in" draw:z-index="251661312" draw:id="id0" draw:style-name="a0" draw:name="語音泡泡: 矩形 1" text:anchor-type="paragraph"><svg:title/><svg:desc/><text:p text:style-name="P3">論文封面之學制名稱請依本人就讀身分填寫：碩士班學生填寫「護理系碩士班」，碩士在職專班學生填寫「護理系碩士在職專班」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2139 20497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4">長庚科技大學護理系</text:span><text:span text:style-name="T5">碩士班</text:span><text:span text:style-name="T6">/</text:span><text:span text:style-name="T7">碩士在職專班</text:span></text:p>
      <text:p text:style-name="P8"><text:span text:style-name="T9">碩士論文</text:span><text:span text:style-name="T10">(</text:span><text:span text:style-name="T11">字型為</text:span><text:span text:style-name="T12">18</text:span><text:span text:style-name="T13">號標楷體，</text:span><text:span text:style-name="T14">1.5</text:span><text:span text:style-name="T15">倍</text:span><text:span text:style-name="T16">行高</text:span><text:span text:style-name="T17">)</text:span></text:p>
      <text:p text:style-name="P18"><text:span text:style-name="T19">Department of Nursing, Master's Program</text:span><text:span text:style-name="T20">(</text:span><text:span text:style-name="T21">字型為</text:span><text:span text:style-name="T22">1</text:span><text:span text:style-name="T23">6</text:span><text:span text:style-name="T24">號</text:span><text:span text:style-name="T25">T</text:span><text:span text:style-name="T26">ime</text:span><text:span text:style-name="T27">s</text:span><text:span text:style-name="T28"><text:s/>New Roman</text:span><text:span text:style-name="T29">，</text:span><text:span text:style-name="T30">1.5</text:span><text:span text:style-name="T31">倍</text:span><text:span text:style-name="T32">行高</text:span><text:span text:style-name="T33">)</text:span></text:p>
      <text:p text:style-name="P34"><text:span text:style-name="T35">Chang Gung University of Science and Technology</text:span><text:span text:style-name="T36">(</text:span><text:span text:style-name="T37">字型為</text:span><text:span text:style-name="T38">1</text:span><text:span text:style-name="T39">6</text:span><text:span text:style-name="T40">號</text:span><text:span text:style-name="T41">T</text:span><text:span text:style-name="T42">ime</text:span><text:span text:style-name="T43">s</text:span><text:span text:style-name="T44"><text:s/>New Roman</text:span><text:span text:style-name="T45">，</text:span><text:span text:style-name="T46">1.5</text:span><text:span text:style-name="T47">倍</text:span><text:span text:style-name="T48">行高</text:span><text:span text:style-name="T49">)</text:span></text:p>
      <text:p text:style-name="P50"><text:span text:style-name="T51">Master</text:span><text:span text:style-name="T52">'</text:span><text:span text:style-name="T53">s</text:span><text:span text:style-name="T54"><text:s/></text:span><text:span text:style-name="T55">Thesis</text:span><text:span text:style-name="T56">(</text:span><text:span text:style-name="T57">字型為</text:span><text:span text:style-name="T58">1</text:span><text:span text:style-name="T59">6</text:span><text:span text:style-name="T60">號</text:span><text:span text:style-name="T61">T</text:span><text:span text:style-name="T62">ime</text:span><text:span text:style-name="T63">s</text:span><text:span text:style-name="T64"><text:s/>New Roman</text:span><text:span text:style-name="T65">，</text:span><text:span text:style-name="T66">1.5</text:span><text:span text:style-name="T67">倍行高</text:span><text:span text:style-name="T68">)</text:span></text:p>
      <text:p text:style-name="P69"><text:span text:style-name="T70">中文題目</text:span><text:span text:style-name="T71">(</text:span><text:span text:style-name="T72">字型為</text:span><text:span text:style-name="T73">18</text:span><text:span text:style-name="T74">號標楷體，</text:span><text:span text:style-name="T75">1.5</text:span><text:span text:style-name="T76">倍</text:span><text:span text:style-name="T77">行高</text:span><text:span text:style-name="T78">)</text:span></text:p>
      <text:p text:style-name="P79"><text:span text:style-name="T80">English<text:s/></text:span><text:span text:style-name="T81">Title</text:span><text:span text:style-name="T82">(</text:span><text:span text:style-name="T83">字型為</text:span><text:span text:style-name="T84">18</text:span><text:span text:style-name="T85">號</text:span><text:span text:style-name="T86">Time</text:span><text:span text:style-name="T87">s</text:span><text:span text:style-name="T88"><text:s/>New Roman</text:span><text:span text:style-name="T89">，</text:span><text:span text:style-name="T90">1.5</text:span><text:span text:style-name="T91">倍</text:span><text:span text:style-name="T92">行高</text:span><text:span text:style-name="T93">)</text:span></text:p>
      <text:p text:style-name="P94"><text:span text:style-name="T95">研究生：</text:span><text:span text:style-name="T96">○○○</text:span><text:span text:style-name="T97">(</text:span><text:span text:style-name="T98">字型為</text:span><text:span text:style-name="T99">18</text:span><text:span text:style-name="T100">號標楷體，</text:span><text:span text:style-name="T101">1.5</text:span><text:span text:style-name="T102">倍</text:span><text:span text:style-name="T103">行高</text:span><text:span text:style-name="T104">)</text:span></text:p>
      <text:p text:style-name="P105"><text:span text:style-name="T106">Graduate Student: ○○○○○○</text:span><text:span text:style-name="T107">(</text:span><text:span text:style-name="T108">字型為</text:span><text:span text:style-name="T109">18</text:span><text:span text:style-name="T110">號</text:span><text:span text:style-name="T111">Time</text:span><text:span text:style-name="T112">s</text:span><text:span text:style-name="T113"><text:s/>New Roman</text:span><text:span text:style-name="T114">，</text:span><text:span text:style-name="T115">1.5</text:span><text:span text:style-name="T116">倍</text:span><text:span text:style-name="T117">行高</text:span><text:span text:style-name="T118">)</text:span></text:p>
      <text:p text:style-name="P119"><text:span text:style-name="T120">指導教授：</text:span><text:span text:style-name="T121">○○○<text:s/></text:span><text:span text:style-name="T122">博士</text:span><text:span text:style-name="T123">(</text:span><text:span text:style-name="T124">字型為</text:span><text:span text:style-name="T125">18</text:span><text:span text:style-name="T126">號標楷體，</text:span><text:span text:style-name="T127">1.5</text:span><text:span text:style-name="T128">倍</text:span><text:span text:style-name="T129">行高</text:span><text:span text:style-name="T130">)</text:span></text:p>
      <text:p text:style-name="P131"><text:span text:style-name="T132"><draw:custom-shape svg:x="3.07778in" svg:y="0.35764in" svg:width="3.26597in" svg:height="0.71458in" draw:z-index="251662336" draw:id="id1" draw:style-name="a1" draw:name="矩形圖說文字 627" text:anchor-type="paragraph"><svg:title/><svg:desc/><text:p text:style-name="P133">指導教授具有有效護理師資格且本人同意呈現專業資格時，姓名後可加註RN；博士學位則依實際學位標示Ph.D.、DNS、DNSc或其他正式學位名稱。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1251 -854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34">Advisor: ○○○○○○○○○, RN, Ph.D.</text:span><text:span text:style-name="T135"><text:s/>(</text:span><text:span text:style-name="T136">字型為</text:span><text:span text:style-name="T137">18</text:span><text:span text:style-name="T138">號</text:span><text:span text:style-name="T139">Time</text:span><text:span text:style-name="T140">s</text:span><text:span text:style-name="T141"><text:s/>New Roman</text:span><text:span text:style-name="T142">，</text:span><text:span text:style-name="T143">1.5</text:span><text:span text:style-name="T144">倍</text:span><text:span text:style-name="T145">行高</text:span><text:span text:style-name="T146">)</text:span></text:p>
      <text:p text:style-name="P147"><text:span text:style-name="T148">中華民國</text:span><text:span text:style-name="T149"><text:s/></text:span><text:span text:style-name="T150">11</text:span><text:span text:style-name="T151">5<text:s/></text:span><text:span text:style-name="T152">年</text:span><text:span text:style-name="T153"><text:s/>8<text:s/></text:span><text:span text:style-name="T154">月</text:span><text:span text:style-name="T155">(</text:span><text:span text:style-name="T156">字型為</text:span><text:span text:style-name="T157">18</text:span><text:span text:style-name="T158">號標楷體，</text:span><text:span text:style-name="T159">1.5</text:span><text:span text:style-name="T160">倍</text:span><text:span text:style-name="T161">行高</text:span><text:span text:style-name="T162">)</text:span></text:p>
      <text:p text:style-name="P163"><text:span text:style-name="T164"><draw:frame draw:z-index="251663360" draw:id="id2" draw:style-name="a2" draw:name="Text Box 2857" text:anchor-type="paragraph" svg:x="3.83299in" svg:y="0.63403in" svg:width="2.00694in" svg:height="0.48889in" style:rel-width="scale" style:rel-height="scale"><draw:text-box><text:p text:style-name="P165">請寫實際口試月份；月與年之間無逗號</text:p></draw:text-box><svg:title/><svg:desc/></draw:frame></text:span><text:span text:style-name="T166">August 20</text:span><text:span text:style-name="T167">2</text:span><text:span text:style-name="T168">6</text:span><text:span text:style-name="T169">(</text:span><text:span text:style-name="T170">字型為</text:span><text:span text:style-name="T171">18</text:span><text:span text:style-name="T172">號</text:span><text:span text:style-name="T173">Time</text:span><text:span text:style-name="T174">s</text:span><text:span text:style-name="T175"><text:s/>New Roman</text:span><text:span text:style-name="T176">，</text:span><text:span text:style-name="T177">1.5</text:span><text:span text:style-name="T178">倍</text:span><text:span text:style-name="T179">行高</text:span><text:span text:style-name="T180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Haettenschweiler" svg:font-family="Haettenschweiler" style:font-family-generic="swiss" style:font-pitch="variable" svg:panose-1="2 11 7 6 4 9 2 6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FL000/李瓊瑜</meta:initial-creator>
    <dc:creator>UFL000/李瓊瑜</dc:creator>
    <meta:creation-date>2026-08-04T06:13:00Z</meta:creation-date>
    <dc:date>2026-08-04T06:13:00Z</dc: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3" meta:row-count="3" meta:non-whitespace-character-count="472"/>
  </office:meta>
</office:document-meta>
</file>