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Haettenschweiler" svg:font-family="Haettenschweiler" style:font-family-generic="swiss" style:font-pitch="variable" svg:panose-1="2 11 7 6 4 9 2 6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150%" fo:margin-left="1.0131in">
        <style:tab-stops/>
      </style:paragraph-properties>
    </style:style>
    <style:style style:name="T2" style:parent-style-name="預設段落字型" style:family="text">
      <style:text-properties fo:color="#000000" fo:font-size="18pt" style:font-size-asian="18pt" style:font-size-complex="20pt"/>
    </style:style>
    <style:style style:name="P3" style:parent-style-name="內文" style:family="paragraph">
      <style:text-properties style:font-name="微軟正黑體" style:font-name-asian="微軟正黑體" fo:font-weight="bold" style:font-weight-asian="bold" style:font-weight-complex="bold" fo:color="#FFFFFF" fo:font-size="9pt" style:font-size-asian="9pt" style:font-size-complex="8pt"/>
    </style:style>
    <style:style style:name="T4" style:parent-style-name="預設段落字型" style:family="text">
      <style:text-properties style:font-name-complex="Mangal" fo:color="#000000" fo:font-size="18pt" style:font-size-asian="18pt" style:font-size-complex="20pt"/>
    </style:style>
    <style:style style:name="T5" style:parent-style-name="預設段落字型" style:family="text">
      <style:text-properties style:font-name-complex="Mangal" fo:color="#000000" fo:font-size="18pt" style:font-size-asian="18pt" style:font-size-complex="20pt" fo:background-color="#FFFF00"/>
    </style:style>
    <style:style style:name="T6" style:parent-style-name="預設段落字型" style:family="text">
      <style:text-properties style:font-name-complex="Mangal" fo:color="#000000" fo:font-size="18pt" style:font-size-asian="18pt" style:font-size-complex="20pt" fo:background-color="#FFFF00"/>
    </style:style>
    <style:style style:name="T7" style:parent-style-name="預設段落字型" style:family="text">
      <style:text-properties style:font-name-complex="Mangal" fo:color="#000000" fo:font-size="18pt" style:font-size-asian="18pt" style:font-size-complex="20pt" fo:background-color="#FFFF00"/>
    </style:style>
    <style:style style:name="P8" style:parent-style-name="內文" style:family="paragraph">
      <style:paragraph-properties style:text-autospace="none" style:snap-to-layout-grid="false" fo:text-align="center" fo:line-height="150%" fo:margin-left="0.1256in" fo:text-indent="0.2208in">
        <style:tab-stops/>
      </style:paragraph-properties>
    </style:style>
    <style:style style:name="T9" style:parent-style-name="預設段落字型" style:family="text">
      <style:text-properties style:font-name-complex="Times New Roman" fo:color="#000000" style:letter-kerning="false" fo:font-size="18pt" style:font-size-asian="18pt" style:font-size-complex="18pt"/>
    </style:style>
    <style:style style:name="T1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5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1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18" style:parent-style-name="內文" style:family="paragraph">
      <style:paragraph-properties fo:widows="2" fo:orphans="2" fo:text-align="center" fo:line-height="150%"/>
    </style:style>
    <style:style style:name="T19" style:parent-style-name="預設段落字型" style:family="text">
      <style:text-properties style:font-name-complex="Times New Roman" fo:color="#000000" style:letter-kerning="false" fo:font-size="16pt" style:font-size-asian="16pt" style:font-size-complex="20pt"/>
    </style:style>
    <style:style style:name="T20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1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2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3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4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5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6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7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8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29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30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31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32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33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P34" style:parent-style-name="內文" style:family="paragraph">
      <style:paragraph-properties fo:widows="2" fo:orphans="2" fo:text-align="center" fo:line-height="150%"/>
    </style:style>
    <style:style style:name="T35" style:parent-style-name="預設段落字型" style:family="text">
      <style:text-properties style:font-name-complex="Times New Roman" fo:color="#000000" style:letter-kerning="false" fo:font-size="16pt" style:font-size-asian="16pt" style:font-size-complex="20pt"/>
    </style:style>
    <style:style style:name="T36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37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38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39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0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1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2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3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4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5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6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7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48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49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P50" style:parent-style-name="內文" style:family="paragraph">
      <style:paragraph-properties fo:widows="2" fo:orphans="2" fo:text-align="center" fo:line-height="150%"/>
    </style:style>
    <style:style style:name="T51" style:parent-style-name="預設段落字型" style:family="text">
      <style:text-properties style:font-name-complex="Times New Roman" fo:color="#000000" style:letter-kerning="false" fo:font-size="16pt" style:font-size-asian="16pt" style:font-size-complex="18pt"/>
    </style:style>
    <style:style style:name="T52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53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54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55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56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57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58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59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60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61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62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63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64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T65" style:parent-style-name="預設段落字型" style:family="text">
      <style:text-properties style:font-name-complex="Times New Roman" fo:color="#000000" fo:letter-spacing="-0.0083in" style:letter-kerning="false" fo:font-size="10pt" style:font-size-asian="10pt" style:font-size-complex="10pt"/>
    </style:style>
    <style:style style:name="P66" style:parent-style-name="內文" style:family="paragraph">
      <style:paragraph-properties style:text-autospace="none" fo:text-align="center" fo:margin-top="0.625in" fo:line-height="150%" fo:margin-left="-0.2479in" fo:text-indent="0.2208in">
        <style:tab-stops/>
      </style:paragraph-properties>
    </style:style>
    <style:style style:name="T67" style:parent-style-name="預設段落字型" style:family="text">
      <style:text-properties style:font-name-complex="Times New Roman" fo:color="#000000" style:letter-kerning="false" fo:font-size="18pt" style:font-size-asian="18pt" style:font-size-complex="18pt"/>
    </style:style>
    <style:style style:name="T6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6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7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7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7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73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7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7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76" style:parent-style-name="內文" style:family="paragraph">
      <style:paragraph-properties fo:widows="2" fo:orphans="2" fo:text-align="center" fo:line-height="150%"/>
    </style:style>
    <style:style style:name="T77" style:parent-style-name="預設段落字型" style:family="text">
      <style:text-properties style:font-name-complex="Times New Roman" fo:color="#000000" style:letter-kerning="false" fo:font-size="18pt" style:font-size-asian="18pt" style:font-size-complex="18pt"/>
    </style:style>
    <style:style style:name="T78" style:parent-style-name="預設段落字型" style:family="text">
      <style:text-properties style:font-name-complex="Times New Roman" fo:color="#000000" style:letter-kerning="false" fo:font-size="18pt" style:font-size-asian="18pt" style:font-size-complex="18pt"/>
    </style:style>
    <style:style style:name="T7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8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90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9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9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93" style:parent-style-name="內文" style:family="paragraph">
      <style:paragraph-properties style:text-autospace="none" fo:text-align="center" fo:margin-top="0.625in" fo:line-height="150%" fo:margin-left="-0.2479in" fo:text-indent="0.2208in">
        <style:tab-stops/>
      </style:paragraph-properties>
    </style:style>
    <style:style style:name="T94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95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9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9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9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9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0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01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10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0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104" style:parent-style-name="內文" style:family="paragraph">
      <style:paragraph-properties style:text-autospace="none" fo:text-align="center" fo:line-height="150%" fo:margin-left="-0.2479in" fo:text-indent="0.2208in">
        <style:tab-stops/>
      </style:paragraph-properties>
    </style:style>
    <style:style style:name="T105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06" style:parent-style-name="預設段落字型" style:family="text">
      <style:text-properties style:font-name-complex="Times New Roman" fo:color="#000000" style:letter-kerning="false" fo:font-size="18pt" style:font-size-asian="18pt" style:font-size-complex="18pt"/>
    </style:style>
    <style:style style:name="T10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0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0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18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11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2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121" style:parent-style-name="內文" style:family="paragraph">
      <style:paragraph-properties style:text-autospace="none" fo:text-align="center" fo:margin-top="0.625in" fo:line-height="150%" fo:margin-left="-0.2479in" fo:text-indent="0.2208in">
        <style:tab-stops/>
      </style:paragraph-properties>
    </style:style>
    <style:style style:name="T122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23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24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2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2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2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2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2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30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13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3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133" style:parent-style-name="內文" style:family="paragraph">
      <style:paragraph-properties fo:widows="2" fo:orphans="2" fo:text-align="center" fo:line-height="150%"/>
    </style:style>
    <style:style style:name="T134" style:parent-style-name="預設段落字型" style:family="text">
      <style:text-properties style:font-name="Haettenschweiler" style:font-name-asian="新細明體" style:font-name-complex="Times New Roman" fo:color="#800080" style:letter-kerning="false" fo:font-size="16pt" style:font-size-asian="16pt" style:font-size-complex="10pt"/>
    </style:style>
    <style:style style:name="P135" style:parent-style-name="內文" style:family="paragraph">
      <style:paragraph-properties fo:line-height="0.1666in"/>
      <style:text-properties style:font-name-asian="微軟正黑體" style:font-name-complex="Times New Roman" fo:font-weight="bold" style:font-weight-asian="bold" style:font-weight-complex="bold" fo:font-size="9pt" style:font-size-asian="9pt" style:font-size-complex="9pt"/>
    </style:style>
    <style:style style:name="T136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37" style:parent-style-name="預設段落字型" style:family="text">
      <style:text-properties style:font-name-complex="Times New Roman" fo:color="#000000" style:letter-kerning="false" fo:font-size="18pt" style:font-size-asian="18pt" style:font-size-complex="18pt"/>
    </style:style>
    <style:style style:name="T138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3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4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50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15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5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153" style:parent-style-name="內文" style:family="paragraph">
      <style:paragraph-properties style:text-autospace="none" fo:text-align="center" fo:margin-top="0.625in" fo:line-height="150%" fo:margin-left="-0.2479in" fo:text-indent="0.2208in">
        <style:tab-stops/>
      </style:paragraph-properties>
    </style:style>
    <style:style style:name="T154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55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56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57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58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59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60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6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6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6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6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6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66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16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6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169" style:parent-style-name="內文" style:family="paragraph">
      <style:paragraph-properties fo:widows="2" fo:orphans="2" fo:text-align="center" fo:line-height="150%"/>
    </style:style>
    <style:style style:name="T170" style:parent-style-name="預設段落字型" style:family="text">
      <style:text-properties style:font-name="Haettenschweiler" style:font-name-asian="新細明體" style:font-name-complex="Times New Roman" fo:color="#800080" style:letter-kerning="false" fo:font-size="16pt" style:font-size-asian="16pt" style:font-size-complex="10pt"/>
    </style:style>
    <style:style style:name="P171" style:parent-style-name="內文" style:family="paragraph">
      <style:paragraph-properties fo:line-height="0.1666in"/>
      <style:text-properties style:font-name-asian="微軟正黑體" style:font-name-complex="Times New Roman" fo:font-weight="bold" style:font-weight-asian="bold" style:font-weight-complex="bold" fo:font-size="9pt" style:font-size-asian="9pt" style:font-size-complex="9pt"/>
    </style:style>
    <style:style style:name="T172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73" style:parent-style-name="預設段落字型" style:family="text">
      <style:text-properties style:font-name-complex="Times New Roman" fo:color="#000000" style:letter-kerning="false" fo:font-size="18pt" style:font-size-asian="18pt" style:font-size-complex="20pt"/>
    </style:style>
    <style:style style:name="T17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7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7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7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7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7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8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8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8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8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8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85" style:parent-style-name="預設段落字型" style:family="text">
      <style:text-properties style:font-name="標楷體" style:font-name-complex="Times New Roman" fo:color="#000000" fo:letter-spacing="-0.0083in" style:letter-kerning="false" fo:font-size="10pt" style:font-size-asian="10pt" style:font-size-complex="10pt"/>
    </style:style>
    <style:style style:name="T18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18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472c4" draw:opacity="100%" draw:stroke="solid" svg:stroke-width="0.01042in" svg:stroke-color="#172c51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ed7d31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389in solid #ed7d31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5.91111in" svg:y="-0.71351in" svg:width="1.375in" svg:height="1.96319in" draw:z-index="251662336" draw:id="id0" draw:style-name="a0" draw:name="語音泡泡: 矩形 1" text:anchor-type="paragraph"><svg:title/><svg:desc/><text:p text:style-name="P3">Proposal封面之學制名稱請依本人就讀身分填寫：碩士班學生填寫「護理系碩士班」，碩士在職專班學生填寫「護理系碩士在職專班」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5687 12968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4">長庚科技大學護理系</text:span><text:span text:style-name="T5">碩士班</text:span><text:span text:style-name="T6">/</text:span><text:span text:style-name="T7">碩士在職專班</text:span></text:p>
      <text:p text:style-name="P8"><text:span text:style-name="T9">碩士論文研究計畫</text:span><text:span text:style-name="T10">(</text:span><text:span text:style-name="T11">字型為</text:span><text:span text:style-name="T12">18</text:span><text:span text:style-name="T13">號標楷體，</text:span><text:span text:style-name="T14">1.5</text:span><text:span text:style-name="T15">倍</text:span><text:span text:style-name="T16">行高</text:span><text:span text:style-name="T17">)</text:span></text:p>
      <text:p text:style-name="P18"><text:span text:style-name="T19">Department of Nursing, Master's Program</text:span><text:span text:style-name="T20">(</text:span><text:span text:style-name="T21">字型為</text:span><text:span text:style-name="T22">1</text:span><text:span text:style-name="T23">6</text:span><text:span text:style-name="T24">號</text:span><text:span text:style-name="T25">T</text:span><text:span text:style-name="T26">ime</text:span><text:span text:style-name="T27">s</text:span><text:span text:style-name="T28"><text:s/>New Roman</text:span><text:span text:style-name="T29">，</text:span><text:span text:style-name="T30">1.5</text:span><text:span text:style-name="T31">倍</text:span><text:span text:style-name="T32">行高</text:span><text:span text:style-name="T33">)</text:span></text:p>
      <text:p text:style-name="P34"><text:span text:style-name="T35">Chang Gung University of Science and Technology</text:span><text:span text:style-name="T36">(</text:span><text:span text:style-name="T37">字型為</text:span><text:span text:style-name="T38">1</text:span><text:span text:style-name="T39">6</text:span><text:span text:style-name="T40">號</text:span><text:span text:style-name="T41">T</text:span><text:span text:style-name="T42">ime</text:span><text:span text:style-name="T43">s</text:span><text:span text:style-name="T44"><text:s/>New Roman</text:span><text:span text:style-name="T45">，</text:span><text:span text:style-name="T46">1.5</text:span><text:span text:style-name="T47">倍</text:span><text:span text:style-name="T48">行高</text:span><text:span text:style-name="T49">)</text:span></text:p>
      <text:p text:style-name="P50"><text:span text:style-name="T51">Research Proposal</text:span><text:span text:style-name="T52">(</text:span><text:span text:style-name="T53">字型為</text:span><text:span text:style-name="T54">1</text:span><text:span text:style-name="T55">6</text:span><text:span text:style-name="T56">號</text:span><text:span text:style-name="T57">T</text:span><text:span text:style-name="T58">ime</text:span><text:span text:style-name="T59">s</text:span><text:span text:style-name="T60"><text:s/>New Roman</text:span><text:span text:style-name="T61">，</text:span><text:span text:style-name="T62">1.5</text:span><text:span text:style-name="T63">倍</text:span><text:span text:style-name="T64">行高</text:span><text:span text:style-name="T65">)</text:span></text:p>
      <text:p text:style-name="P66"><text:span text:style-name="T67">中文題目</text:span><text:span text:style-name="T68">(</text:span><text:span text:style-name="T69">字型為</text:span><text:span text:style-name="T70">18</text:span><text:span text:style-name="T71">號標楷體，</text:span><text:span text:style-name="T72">1.5</text:span><text:span text:style-name="T73">倍</text:span><text:span text:style-name="T74">行高</text:span><text:span text:style-name="T75">)</text:span></text:p>
      <text:p text:style-name="P76"><text:span text:style-name="T77">English<text:s/></text:span><text:span text:style-name="T78">Title</text:span><text:span text:style-name="T79">(</text:span><text:span text:style-name="T80">字型為</text:span><text:span text:style-name="T81">1</text:span><text:span text:style-name="T82">8</text:span><text:span text:style-name="T83">號</text:span><text:span text:style-name="T84">T</text:span><text:span text:style-name="T85">ime</text:span><text:span text:style-name="T86">s</text:span><text:span text:style-name="T87"><text:s/>New Roman</text:span><text:span text:style-name="T88">，</text:span><text:span text:style-name="T89">1.5</text:span><text:span text:style-name="T90">倍</text:span><text:span text:style-name="T91">行高</text:span><text:span text:style-name="T92">)</text:span></text:p>
      <text:p text:style-name="P93"><text:span text:style-name="T94">研究生：</text:span><text:span text:style-name="T95">○○○</text:span><text:span text:style-name="T96">(</text:span><text:span text:style-name="T97">字型為</text:span><text:span text:style-name="T98">18</text:span><text:span text:style-name="T99">號標楷體，</text:span><text:span text:style-name="T100">1.5</text:span><text:span text:style-name="T101">倍</text:span><text:span text:style-name="T102">行高</text:span><text:span text:style-name="T103">)</text:span></text:p>
      <text:p text:style-name="P104"><text:span text:style-name="T105">Graduate Student:<text:s/></text:span><text:span text:style-name="T106">○○○○○</text:span><text:span text:style-name="T107">(</text:span><text:span text:style-name="T108">字型為</text:span><text:span text:style-name="T109">1</text:span><text:span text:style-name="T110">8</text:span><text:span text:style-name="T111">號</text:span><text:span text:style-name="T112">T</text:span><text:span text:style-name="T113">ime</text:span><text:span text:style-name="T114">s</text:span><text:span text:style-name="T115"><text:s/>New Roman</text:span><text:span text:style-name="T116">，</text:span><text:span text:style-name="T117">1.5</text:span><text:span text:style-name="T118">倍</text:span><text:span text:style-name="T119">行高</text:span><text:span text:style-name="T120">)</text:span></text:p>
      <text:p text:style-name="P121"><text:span text:style-name="T122">指導教授：</text:span><text:span text:style-name="T123">○○○<text:s/></text:span><text:span text:style-name="T124">博士</text:span><text:span text:style-name="T125">(</text:span><text:span text:style-name="T126">字型為</text:span><text:span text:style-name="T127">18</text:span><text:span text:style-name="T128">號標楷體，</text:span><text:span text:style-name="T129">1.5</text:span><text:span text:style-name="T130">倍</text:span><text:span text:style-name="T131">行高</text:span><text:span text:style-name="T132">)</text:span></text:p>
      <text:p text:style-name="P133"><text:span text:style-name="T134"><draw:custom-shape svg:x="3.68535in" svg:y="0.42079in" svg:width="3.26597in" svg:height="0.71458in" draw:z-index="251659264" draw:id="id1" draw:style-name="a1" draw:name="矩形圖說文字 627" text:anchor-type="paragraph"><svg:title/><svg:desc/><text:p text:style-name="P135">指導教授具有有效護理師資格且本人同意呈現專業資格時，姓名後可加註RN；博士學位則依實際學位標示Ph.D.、DNS、DNSc或其他正式學位名稱。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5385 -854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36">Advisor: ○○○○○○○○○,<text:s/></text:span><text:span text:style-name="T137">RN</text:span><text:span text:style-name="T138">, Ph.D.</text:span><text:span text:style-name="T139"><text:s/>(</text:span><text:span text:style-name="T140">字型為</text:span><text:span text:style-name="T141">1</text:span><text:span text:style-name="T142">8</text:span><text:span text:style-name="T143">號</text:span><text:span text:style-name="T144">T</text:span><text:span text:style-name="T145">ime</text:span><text:span text:style-name="T146">s</text:span><text:span text:style-name="T147"><text:s/>New Roman</text:span><text:span text:style-name="T148">，</text:span><text:span text:style-name="T149">1.5</text:span><text:span text:style-name="T150">倍</text:span><text:span text:style-name="T151">行高</text:span><text:span text:style-name="T152">)</text:span></text:p>
      <text:p text:style-name="P153"><text:span text:style-name="T154">中華民國</text:span><text:span text:style-name="T155"><text:s/>11</text:span><text:span text:style-name="T156">5</text:span><text:span text:style-name="T157"><text:s/></text:span><text:span text:style-name="T158">年</text:span><text:span text:style-name="T159"><text:s/>8<text:s/></text:span><text:span text:style-name="T160">月</text:span><text:span text:style-name="T161">(</text:span><text:span text:style-name="T162">字型為</text:span><text:span text:style-name="T163">18</text:span><text:span text:style-name="T164">號標楷體，</text:span><text:span text:style-name="T165">1.5</text:span><text:span text:style-name="T166">倍</text:span><text:span text:style-name="T167">行高</text:span><text:span text:style-name="T168">)</text:span></text:p>
      <text:p text:style-name="P169"><text:span text:style-name="T170"><draw:frame draw:z-index="251660288" draw:id="id2" draw:style-name="a2" draw:name="Text Box 2857" text:anchor-type="paragraph" svg:x="4.5052in" svg:y="0.72462in" svg:width="2.00694in" svg:height="0.48889in" style:rel-width="scale" style:rel-height="scale"><draw:text-box><text:p text:style-name="P171">請寫實際審查月份；月與年之間無逗號</text:p></draw:text-box><svg:title/><svg:desc/></draw:frame></text:span><text:span text:style-name="T172">August 202</text:span><text:span text:style-name="T173">6</text:span><text:span text:style-name="T174">(</text:span><text:span text:style-name="T175">字型為</text:span><text:span text:style-name="T176">1</text:span><text:span text:style-name="T177">8</text:span><text:span text:style-name="T178">號</text:span><text:span text:style-name="T179">T</text:span><text:span text:style-name="T180">ime</text:span><text:span text:style-name="T181">s</text:span><text:span text:style-name="T182"><text:s/>New Roman</text:span><text:span text:style-name="T183">，</text:span><text:span text:style-name="T184">1.5</text:span><text:span text:style-name="T185">倍</text:span><text:span text:style-name="T186">行高</text:span><text:span text:style-name="T18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Haettenschweiler" svg:font-family="Haettenschweiler" style:font-family-generic="swiss" style:font-pitch="variable" svg:panose-1="2 11 7 6 4 9 2 6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9847in" fo:margin-bottom="1.1812in" fo:margin-right="0.984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FL000/李瓊瑜</meta:initial-creator>
    <dc:creator>UFL000/李瓊瑜</dc:creator>
    <meta:creation-date>2026-08-04T06:06:00Z</meta:creation-date>
    <dc:date>2026-08-04T06:06:00Z</dc:date>
    <meta:template xlink:href="Normal" xlink:type="simple"/>
    <meta:editing-cycles>2</meta:editing-cycles>
    <meta:editing-duration>PT0S</meta:editing-duration>
    <meta:document-statistic meta:page-count="1" meta:paragraph-count="1" meta:word-count="83" meta:character-count="558" meta:row-count="3" meta:non-whitespace-character-count="476"/>
  </office:meta>
</office:document-meta>
</file>